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start" style:justify-single-word="false"/>
      <style:text-properties fo:font-weight="bold" style:font-weight-asian="bold" style:font-weight-complex="bold"/>
    </style:style>
    <style:style style:name="P3" style:family="paragraph" style:parent-style-name="Standard">
      <style:paragraph-properties fo:text-align="start" style:justify-single-word="false"/>
      <style:text-properties fo:font-weight="normal" style:font-weight-asian="normal" style:font-weight-complex="normal"/>
    </style:style>
    <style:style style:name="P4" style:family="paragraph" style:parent-style-name="Standard">
      <style:paragraph-properties fo:text-align="start" style:justify-single-word="false"/>
      <style:text-properties fo:color="#6b0094" fo:font-weight="bold" style:font-weight-asian="bold" style:font-weight-complex="bold"/>
    </style:style>
    <style:style style:name="P5" style:family="paragraph" style:parent-style-name="Standard">
      <style:paragraph-properties fo:text-align="start" style:justify-single-word="false"/>
      <style:text-properties fo:color="#c5000b" fo:font-weight="bold" style:font-weight-asian="bold" style:font-weight-complex="bold"/>
    </style:style>
    <style:style style:name="P6" style:family="paragraph" style:parent-style-name="Standard">
      <style:paragraph-properties fo:text-align="start" style:justify-single-word="false"/>
      <style:text-properties fo:color="#000000" fo:font-weight="normal" style:font-weight-asian="normal" style:font-weight-complex="normal"/>
    </style:style>
    <style:style style:name="P7" style:family="paragraph" style:parent-style-name="Standard">
      <style:paragraph-properties fo:text-align="start" style:justify-single-word="false"/>
      <style:text-properties fo:font-weight="bold" style:font-weight-asian="bold" style:font-weight-complex="bold"/>
    </style:style>
    <style:style style:name="P8" style:family="paragraph" style:parent-style-name="Standard">
      <style:paragraph-properties fo:text-align="start" style:justify-single-word="false"/>
      <style:text-properties fo:font-weight="normal" style:font-weight-asian="normal" style:font-weight-complex="normal"/>
    </style:style>
    <style:style style:name="P9" style:family="paragraph" style:parent-style-name="Standard">
      <style:paragraph-properties fo:text-align="start" style:justify-single-word="false"/>
      <style:text-properties fo:color="#355e00" fo:font-weight="normal" style:font-weight-asian="normal" style:font-weight-complex="normal"/>
    </style:style>
    <style:style style:name="T1" style:family="text">
      <style:text-properties fo:color="#c5000b"/>
    </style:style>
    <style:style style:name="T2" style:family="text">
      <style:text-properties fo:color="#6b0094"/>
    </style:style>
    <style:style style:name="T3" style:family="text">
      <style:text-properties fo:color="#000000"/>
    </style:style>
    <style:style style:name="T4" style:family="text">
      <style:text-properties fo:color="#660066"/>
    </style:style>
    <style:style style:name="T5" style:family="text">
      <style:text-properties fo:color="#0084d1"/>
    </style:style>
    <style:style style:name="T6" style:family="text">
      <style:text-properties fo:color="#800000"/>
    </style:style>
    <style:style style:name="T7" style:family="text">
      <style:text-properties fo:color="#000080"/>
    </style:style>
    <text:list-style style:name="L1">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1">Random events</text:p>
      <text:p text:style-name="P1"/>
      <text:p text:style-name="P2">The werewolf</text:p>
      <text:p text:style-name="P2"/>
      <text:p text:style-name="P2">Location: One of the forested areas of Vvardenfell, at night.</text:p>
      <text:p text:style-name="P2"/>
      <text:p text:style-name="P2">Characters: 3 Dunmer villagers, and Imperial guard and a Nord barbarian (turns into werewolf)</text:p>
      <text:p text:style-name="P3"/>
      <text:p text:style-name="P3">It is night, and the Nerevarine is walking down a road leading through the untamed wilderness.</text:p>
      <text:p text:style-name="P3">He sees in the distance a group of villagers with a prisoner talking to an imperial officer. The villagers say they have caught a dangerous criminal by through lots of blood and sweat, and want to give it to the guard to incarcerate him. The guard looks surprised, and takes a look at the prisoner.</text:p>
      <text:p text:style-name="P3">The prisoner starts laughing maniacally, and the guards starts shouting ”Slit his throat! Now before it´s too late.” The prisoner then turns into a savage werewolf, and slaughters all the villagers and the guard... that is if the player doesn´t somehow manage to save them. If he does, he is given three hundred gold pieces.</text:p>
      <text:p text:style-name="P3"/>
      <text:p text:style-name="P3">DIALOGUE</text:p>
      <text:p text:style-name="P3"/>
      <text:p text:style-name="P3">Villager 1: Sir! We have brought someone for you.</text:p>
      <text:p text:style-name="P3">Villager 2: It´s an outlaw sir! Found him eating a dead traveller´s flesh</text:p>
      <text:p text:style-name="P3">Villager 3: It´s true! His mouth was dripping with blood.</text:p>
      <text:p text:style-name="P3">Imperial Officer: A cannibal, eh? We have a special punishment for you lot!</text:p>
      <text:p text:style-name="P3">Outlaw: Cannibal? No, no no... I am simply a man hunting for his pack.</text:p>
      <text:p text:style-name="P3">(Outlaw starts werewolf transformation)</text:p>
      <text:p text:style-name="P3">Imperial Officer: Pack... oh gods! Kill him now!</text:p>
      <text:p text:style-name="P3">Villager 2:Why? We got... WHAT IS THAT?!</text:p>
      <text:p text:style-name="P3">(villagers and Imperial officer get slaughtered)</text:p>
      <text:p text:style-name="P3"/>
      <text:p text:style-name="P2">The charlatan</text:p>
      <text:p text:style-name="P2"/>
      <text:p text:style-name="P2">Location: Anywhere</text:p>
      <text:p text:style-name="P2"/>
      <text:p text:style-name="P2">Characters: An imperial merchant dressed in fine clothes</text:p>
      <text:p text:style-name="P2"/>
      <text:p text:style-name="P3">The Nerevarine is casually walking down the road, when he is approached by a man dressed in expensive robes and jewels. The man greets him, and claims that he is a famed merchant. He explores the world in search of incredible artifacts, and then sells them to adventurers and nobles alike. He will offer the player a number of srandom artifacts, including: The iron shortsword of Cyrus the Redguard, the Almighty torch of king Jyggylag, the Rusty claimore of exploding goblins, the potion of fire immunity, the legendary cure for Corprus Disease and the elixir of gill creation. </text:p>
      <text:p text:style-name="P3">All these items have extravagant descriptions attached to them, each one ripe wih historical innacuracies and simple falsities. None of these items work, and they cost a thousand gold coins each. When the transactions have been completed, the merchant will hurriedly thank the player and run away. </text:p>
      <text:p text:style-name="P3"/>
      <text:p text:style-name="P3">DIALOGUE</text:p>
      <text:p text:style-name="P3"/>
      <text:p text:style-name="P3">Merchant: Fine greetings for a fine day... for you at least! Because today you have had the pleasure of meeting Al-Forthastro the grand! I travel the world looking for artifacts legendary and old... to <text:soft-page-break/>then sell them for people like you! Ready to make the best deal of your life?</text:p>
      <text:p text:style-name="P3"/>
      <text:p text:style-name="P2"><text:span text:style-name="T1">Answer </text:span>1: Sure! What have you got?</text:p>
      <text:p text:style-name="P2"><text:span text:style-name="T2">Answer </text:span>2: No thanks, I prefer finding them the old fashioned way.</text:p>
      <text:p text:style-name="P4"/>
      <text:p text:style-name="P5">1)Merchant´s response to answer 1: <text:span text:style-name="T3">Only the greatest collection of treasures on the east side of Tamriel! I currently own Jyggylag´s torch, The claymore of exploding kwamas, the elixir if</text:span> <text:span text:style-name="T3">fiery embrace and the spear of the Th´Um.</text:span></text:p>
      <text:p text:style-name="P4">2)Merchant´s response to answer 2<text:span text:style-name="T3">: Are you sure? Remember, there´s no turning after this!</text:span></text:p>
      <text:p text:style-name="P3"/>
      <text:p text:style-name="P3"><text:span text:style-name="T1">3)First answer to 1</text:span>: Tell me about (choose item)</text:p>
      <text:p text:style-name="P3"><text:span text:style-name="T1">4)Second answer to 1:</text:span> I´ve changed my mind (return to first answers)</text:p>
      <text:p text:style-name="P3"/>
      <text:p text:style-name="P3"><text:span text:style-name="T4">5)First answer to 2:</text:span> Well... I guess I could take a peek. (return to descriptions of artifacts)</text:p>
      <text:p text:style-name="P3"><text:span text:style-name="T4">6)Second answer to 2</text:span>: I am quite sure, farewell.</text:p>
      <text:p text:style-name="P3"/>
      <text:p text:style-name="P3">Descriptions of items</text:p>
      <text:p text:style-name="P3"/>
      <text:p text:style-name="P3">Jyggylag´s torch: Ah, this torch is quite special. It was wielded by the almighty Jyggylag when he was transformed into Sheaogorath, using it to chase away the darkness of madness. The torch was forever tainted by it, and it gained awesome magical powers! It will never turn off, and shine more than than the sun itself at night!</text:p>
      <text:p text:style-name="P3"/>
      <text:p text:style-name="P3">Claymore of Exploding Kwamas: This weapon was created my Jason the slayer, the first Arena grand champion! He created it when he visited Vvardenfell, for the sole purpose of killing kwamas faster while he stole their eggs. It will immediately destroy any kwamas it hits.</text:p>
      <text:p text:style-name="P3"/>
      <text:p text:style-name="P3">Elixir of fiery embrace: This potion was brewed by Mehunres Dagon, and given to me by the head of the Mythic Dawn cult! It was created to allow his worshippers to swim freely in his realm of lava and despair. It will render you immune to fire for an entire week! </text:p>
      <text:p text:style-name="P3"/>
      <text:p text:style-name="P3">The spear of the Th´Um: This spear was given to me by a Greybeard over in Skyrim. It allows you to channel the inner power of the Th´Um everyone possesses, to then release it as a shout called FUS RO DAH!</text:p>
      <text:p text:style-name="P3"/>
      <text:p text:style-name="P3">7<text:span text:style-name="T5">)After a description: If you want it, it will cost you five hundred septims.</text:span></text:p>
      <text:p text:style-name="P3"/>
      <text:p text:style-name="P3">First answer to 7: I´ll take it! (go back to choosing item 3 and 4)</text:p>
      <text:p text:style-name="P3">Second answer to 7: No, what else you got? (go back to choosing item 3 and 4)</text:p>
      <text:p text:style-name="P3"/>
      <text:p text:style-name="P2"/>
      <text:p text:style-name="P2"/>
      <text:p text:style-name="P2">Dying Morag Tong assassin.</text:p>
      <text:p text:style-name="P2"/>
      <text:p text:style-name="P2">Location: On the side of a road</text:p>
      <text:p text:style-name="P2"/>
      <text:p text:style-name="P2">Characters: Morag Tong assassin and Dunmer victim</text:p>
      <text:p text:style-name="P2"/>
      <text:p text:style-name="P3">The PC sees a strange scene on the side of a road in the wilderness. A nobleman is laughing at a Morag Tong assassin who is dying. He mocks him for failing in his assassination attempt, and the Morag Tong assassin is not pleased. He pleads the player to kill the nobleman, while the nobleman urges the player to kill the assassin in the most painful way possible. If the player kills the <text:soft-page-break/>nobleman, the Morag Tong assassin thanks the player and gives away the location of the Morag Tong guild hall, and finally dies. If the player kills the assassin, the nobleman laughs loudly promises to put in a good word for the PC in the East Empire Company (+1 reputation with them)</text:p>
      <text:p text:style-name="P3"/>
      <text:p text:style-name="P3"/>
      <text:p text:style-name="P3"/>
      <text:p text:style-name="P3">DIALOGUE</text:p>
      <text:p text:style-name="P3"/>
      <text:p text:style-name="P3">Morag Tong assassin: Gods... damn... you!</text:p>
      <text:p text:style-name="P3">Nobleman: Ha! Who would have thought an assassin would stab himself...</text:p>
      <text:p text:style-name="P3">Morag Tong: You... you won´t get... away with- Argh!</text:p>
      <text:p text:style-name="P3">Nobleman: Yes, just keep telling that yourself... ah! Nice of you to stumble here, this assassin tried to gut me. I don´t want blood on my clothes, would you do me the pleasure of killing him?</text:p>
      <text:p text:style-name="P3">Morag Tong: KILL HIM! For Vivec´s sake...</text:p>
      <text:p text:style-name="P3">Nobleman: Don´t listen to this fool, get on with it!</text:p>
      <text:p text:style-name="P3">Morag Tong: I beg of you... do it.</text:p>
      <text:p text:style-name="P3"/>
      <text:p text:style-name="P3">(if the player tries to talk to assassin) Morag Tong assassin: I beg of you!</text:p>
      <text:p text:style-name="P3">(if the player tries talking to nobleman) What are you waiting for? Kill him! </text:p>
      <text:p text:style-name="P3"/>
      <text:p text:style-name="P3">(if player kills nobleman) Morag Tong assassin: Thank you... go to the Vivec Arena, in the canalworks storage... there you will find my brothers. (assassin dies)</text:p>
      <text:p text:style-name="P3"/>
      <text:p text:style-name="P3">(if the player kills assassin) Nicely done! You are a good man, I´ll put in a good word for you in the East Empire Trading Company, you deserve it.</text:p>
      <text:p text:style-name="P2"/>
      <text:p text:style-name="P2">The king mudcrab</text:p>
      <text:p text:style-name="P2"/>
      <text:p text:style-name="P2">Location: anywhere except in the ash desert</text:p>
      <text:p text:style-name="P2"/>
      <text:p text:style-name="P2">Characters: <text:s/>3 Dunmer fishermen, Dunmer chief and a giant mudcrab. </text:p>
      <text:p text:style-name="P3"/>
      <text:p text:style-name="P3">The PC sees a group of fishermen crouched , looking at the biggest mudcrab the player has ever seen.</text:p>
      <text:p text:style-name="P3">The fisherrmen tell the player to keep it down, and say they have been following that mudcrab for days since it left the sea. It is a mudcrab king, and very rare variation of mudcrab <text:s/>that stays beneath the sea for decades, and sometimes takes large treks inland to hunt for food and explore. This crab has at least ten times more chitin than a regular mudcrab. The fishermen offer the PC a part of the loot if he helps them hunt it down, which amounts to ten chitins. The king mudcrab is fierce, almost three times as strong as a netch, but very weak to fire damage (since it lives under the sea so much). When it is killed, the PC is given his reward and the fishermen leave the carcass.</text:p>
      <text:p text:style-name="P3"><text:s/></text:p>
      <text:p text:style-name="P3">DIALOGUE</text:p>
      <text:p text:style-name="P3"/>
      <text:p text:style-name="P3">Dunmer chief: Quiet! Don´t make a sound...</text:p>
      <text:p text:style-name="P3"/>
      <text:p text:style-name="P3">Player: Why?</text:p>
      <text:p text:style-name="P3"/>
      <text:p text:style-name="P3">Dunmer chief: Can´t you see? There´s a king mudcrab right in front of us!</text:p>
      <text:p text:style-name="P3"/>
      <text:p text:style-name="P3">Player: What´s a king mudcrab?</text:p>
      <text:p text:style-name="P3"/>
      <text:p text:style-name="P3"><text:soft-page-break/>Dunmer chief: It´s a very rare breed of mudcrab that is mostly found under the sea. However, they sometimes come inland to explore and hunt for food, and it´s a blessing to us fishermen every time!</text:p>
      <text:p text:style-name="P3">Say, would you like to help us kill it?</text:p>
      <text:p text:style-name="P3"/>
      <text:p text:style-name="P3"><text:span text:style-name="T6">1)First player answer :</text:span> Why would I do that?</text:p>
      <text:p text:style-name="P3"><text:span text:style-name="T7">2)Second player answer :</text:span> Sure! Count me in.</text:p>
      <text:p text:style-name="P9">3)Third player answer: Maybe if you give me fifteen. (persuasion)</text:p>
      <text:p text:style-name="P3"/>
      <text:p text:style-name="P3"/>
      <text:p text:style-name="P3"/>
      <text:p text:style-name="P3"><text:span text:style-name="T6">4)Dunmer chief answer to 1:</text:span> It has almost twenty times as much chitin as a normal mudcrab, and we´ll give you some of it if you help us. </text:p>
      <text:p text:style-name="P3"><text:span text:style-name="T7">5)Dunmer chief answer to 2</text:span>: Fine then, are you ready now? CHARGE! (dialogue ends)</text:p>
      <text:p text:style-name="P9">6)Dunmer chief answer to 3 failed: No deal, I have mouths to feed!</text:p>
      <text:p text:style-name="P9">6)Dunmer chief answer to 3 success: Fine, we need all the help we can get.</text:p>
      <text:p text:style-name="P3"/>
      <text:p text:style-name="P3"><text:span text:style-name="T6">First player answer to 4:</text:span> No thanks. (end dialogue)</text:p>
      <text:p text:style-name="P3"><text:span text:style-name="T6">Second answer to 4: </text:span><text:span text:style-name="T3">Sure! Count me in. (go to 5)</text:span></text:p>
      <text:p text:style-name="P6"/>
      <text:p text:style-name="P6">AFTER COMBAT</text:p>
      <text:p text:style-name="P6"/>
      <text:p text:style-name="P6">Dunmer chief: That was quite a fight, I´ll be drinking brandy tonight! Here you go, ten mudcrab chitins, just as I promised. Farewell!</text:p>
      <text:p text:style-name="P6"/>
      <text:p text:style-name="P3"/>
      <text:p text:style-name="P3"/>
      <text:p text:style-name="P2"/>
      <text:p text:style-name="P2"/>
      <text:p text:style-name="P2"/>
      <text:p text:style-name="P2"/>
      <text:p text:style-name="P2"/>
      <text:p text:style-name="P2"/>
      <text:p text:style-name="P2"/>
      <text:p text:style-name="P2"/>
      <text:p text:style-name="P2">The pied piper of Balmora</text:p>
      <text:p text:style-name="P2"/>
      <text:p text:style-name="P2">Location: On a road</text:p>
      <text:p text:style-name="P2"/>
      <text:p text:style-name="P2">Characters: Dunmer bard and 20 rats</text:p>
      <text:p text:style-name="P2"/>
      <text:p text:style-name="P3">The PC sees in the distance a bard playing a flute. He is surrounded by an enormous pack of rats. They are peaceful, but the only thing keeping them under control is the flute. The bard motions to PC to go away, but he can be provoked into talking by doing things like pinching, punching, paralyzing or annoying him. When he has been bothered enough, he screams </text:p>
      <text:p text:style-name="P3">´Will you stop th- Oh no! What have you done?´ The rats then attack the PC and the bard, killing him in the process. Many of the rats are diseased, which means it can be dangerous if the player attack them all at once.</text:p>
      <text:p text:style-name="P3"/>
      <text:p text:style-name="P3">DIALOGUE<text:line-break/><text:line-break/>Pied piper: (He urges to you to go away while playing his song)</text:p>
      <text:p text:style-name="P3"/>
      <text:p text:style-name="P3"><text:soft-page-break/>1)Player answer 1:All right then. (ends dialogue)</text:p>
      <text:p text:style-name="P3">2)Player answer 2: (snap your fingers in front of his face)</text:p>
      <text:p text:style-name="P3">3)Player answer 3: (slap him)</text:p>
      <text:p text:style-name="P3">4)Player answer 3: (take the flute away from him)</text:p>
      <text:p text:style-name="P3"/>
      <text:p text:style-name="P3">5)Piper´s answer to 2: (he seems bothered, but keeps playing) </text:p>
      <text:p text:style-name="P3">6)Piper´s answer to 3: Why did you... oh gods! What have you done? AGHHH! (ends dialogue)</text:p>
      <text:p text:style-name="P3">7)Piper´s answer to 4: NO! You have doomed us both, AGHHH! (ends dialogue)</text:p>
      <text:p text:style-name="P2">Jiub hunting down a cliffracer</text:p>
      <text:p text:style-name="P2"/>
      <text:p text:style-name="P2">Characters: Jiub and five cliffracers</text:p>
      <text:p text:style-name="P2"/>
      <text:p text:style-name="P2">Location: In Molag Amur </text:p>
      <text:p text:style-name="P2"/>
      <text:p text:style-name="P3">In Dawnguard, the Dohvakiin could meet Jiub from Morrowind. He says he killed every cliffracer in the land, so here the Nerevarine gets to meet him.</text:p>
      <text:p text:style-name="P3">Jiub is seen in the wilderness hunting down a pack of cliffracers with a bow. When they are all defeated, Jiub starts a conversation with the PC. He asks if it´s really him or her, and laughs at how far he or she has come. He then says he is planning on becoming a holy figure of his own, by eradicating all cliffracers from the face of Nirn. He shares a few tips with the PC, and then leaves to kill more cliffracers. If the PC sees him a second or third time, he will simply greet them and ask if they have seen any cliffracers around.</text:p>
      <text:p text:style-name="P3"/>
      <text:p text:style-name="P3">DIALOGUE</text:p>
      <text:p text:style-name="P3"/>
      <text:p text:style-name="P3">Jiub: Thanks, stranger. I thought I wouldn´t have gotten out of that one. Say, don´t I know you from somewhere?</text:p>
      <text:p text:style-name="P3"/>
      <text:p text:style-name="P3">Player: We met in the prison ship, remember?</text:p>
      <text:p text:style-name="P3"/>
      <text:p text:style-name="P3">Jiub: Right! You were the one who tossed and turned in his sleep, hope you´re feeling better now.</text:p>
      <text:p text:style-name="P3">What happened? You look like a completely different person... </text:p>
      <text:p text:style-name="P3"/>
      <text:p text:style-name="P3">Player: I have been doing some adventuring.</text:p>
      <text:p text:style-name="P3"/>
      <text:p text:style-name="P3">Jiub: Heh, that´s what all you ex-prisoners do: leave prison and then explore and loot. I have embarked on a quest myself. I am planning to slaughter every living cliffracer in Vvardenfell.</text:p>
      <text:p text:style-name="P3"/>
      <text:p text:style-name="P3">Player: That sounds impossible.</text:p>
      <text:p text:style-name="P3">Jiub: Maybe it is, but that won´t stop me from trying. Still, I would appreciate some help turning those flying buggers into frying buggers. (laughs) I will happily pay ten septims for every racer plume you might have. You gotta reward hard effort, am I right?</text:p>
      <text:p text:style-name="P3"/>
      <text:p text:style-name="P3">1)Player answer 1: Yes, I have one (give one racer plume, receive ten gold)</text:p>
      <text:p text:style-name="P3">2)Player answer 2: Don´t have any, sorry.</text:p>
      <text:p text:style-name="P3">3)Player answer 3: Make it fifteen, and we have a deal. (persuade)</text:p>
      <text:p text:style-name="P3"/>
      <text:p text:style-name="P3">Jiub´s answer to 1: Good rewards for good work, any others? (return to previous dialogue)</text:p>
      <text:p text:style-name="P3">Jiub´s answer to 2: Damn... thanks for the help anyway, farewell. (ends dialogue)</text:p>
      <text:p text:style-name="P3">Jiub´s answer to 3 failed: I am already paying you to do your duty! I´ll pay no more.</text:p>
      <text:p text:style-name="P3">Jiub´s answer to 4 success: Fine! Whatever it takes to kill the bugger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i" fo:country="FI"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4-07-31T11:55:06.48</meta:creation-date>
    <dc:date>2014-08-01T20:28:40.66</dc:date>
    <meta:editing-duration>PT15H46M16S</meta:editing-duration>
    <meta:editing-cycles>18</meta:editing-cycles>
    <meta:generator>OpenOffice.org/3.2$Win32 OpenOffice.org_project/320m18$Build-9502</meta:generator>
    <meta:document-statistic meta:table-count="0" meta:image-count="0" meta:object-count="0" meta:page-count="5" meta:paragraph-count="114" meta:word-count="2178" meta:character-count="11711"/>
  </office:meta>
</office:document-meta>
</file>