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12pt" style:font-size-asian="12pt" style:font-size-complex="12pt"/>
    </style:style>
    <style:style style:name="P2" style:family="paragraph" style:parent-style-name="Text_20_body">
      <style:text-properties fo:font-size="12pt" fo:font-weight="bold" style:font-size-asian="12pt" style:font-weight-asian="bold" style:font-size-complex="12pt" style:font-weight-complex="bold"/>
    </style:style>
    <style:style style:name="P3" style:family="paragraph" style:parent-style-name="Text_20_body">
      <style:text-properties fo:font-size="12pt" fo:font-style="italic" style:font-size-asian="12pt" style:font-style-asian="italic" style:font-size-complex="12pt" style:font-style-complex="italic"/>
    </style:style>
    <style:style style:name="P4" style:family="paragraph" style:parent-style-name="Text_20_body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Text_20_body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6" style:family="paragraph" style:parent-style-name="Text_20_body">
      <style:text-properties fo:font-size="12pt" fo:font-weight="normal" style:font-size-asian="12pt" style:font-weight-asian="normal" style:font-size-complex="12pt" style:font-weight-complex="normal"/>
    </style:style>
    <style:style style:name="P7" style:family="paragraph" style:parent-style-name="Text_20_body">
      <style:text-properties fo:font-style="italic" style:font-style-asian="italic" style:font-style-complex="italic"/>
    </style:style>
    <style:style style:name="P8" style:family="paragraph" style:parent-style-name="Heading_20_1"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Heading_20_1">
      <style:text-properties fo:font-size="12pt" fo:font-weight="bold" style:font-size-asian="12pt" style:font-weight-asian="bold" style:font-size-complex="12pt" style:font-weight-complex="bold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9" text:outline-level="1">Notes: <text:span text:style-name="T2">1# <text:s/>I have chosen the Skyrim style of short, action oriented dialogue because I got the <text:tab/>impression that that was what you guys are goin for</text:span></text:h>
      <text:p text:style-name="P2"><text:span text:style-name="T2"/></text:p>
      <text:p text:style-name="P2"><text:span text:style-name="T2"><text:tab/>2# Kajiits and Argonians say sera and musera because they have been in captivity so long <text:tab/>and adobted the speech of the dunmer. It only seemed logical.</text:span></text:p>
      <text:p text:style-name="P2"><text:span text:style-name="T2"><text:tab/></text:span></text:p>
      <text:p text:style-name="P2"><text:span text:style-name="T2"><text:tab/>3# This is probably very rough on the edges, but hopefully enough for you guys to work <text:tab/>with. It'll require about 17 new lines of spoken dlialogue, much of it short.</text:span></text:p>
      <text:h text:style-name="P9" text:outline-level="1"><text:bookmark text:name="firstHeading"/>Onasha, argonian mission [player = not member or twinlamps]</text:h>
      <text:p text:style-name="P2"/>
      <text:p text:style-name="P7">What are you looking at? Leave me be.</text:p>
      <text:p text:style-name="Text_20_body"/>
      <text:p text:style-name="Standard">[goodbye/leave]</text:p>
      <text:h text:style-name="P8" text:outline-level="1">Onasha, argonian mission [player = member or twinlamps]</text:h>
      <text:p text:style-name="P1"/>
      <text:p text:style-name="P3">If you want more then just talk, lamp friend, I have an offer for you</text:p>
      <text:p text:style-name="P1"/>
      <text:p text:style-name="P1">[no thanks]</text:p>
      <text:p text:style-name="P1"/>
      <text:p text:style-name="P3">hmph, join the other cowards, then.</text:p>
      <text:p text:style-name="P1"/>
      <text:p text:style-name="P1">[I'm listening]</text:p>
      <text:p text:style-name="P1"/>
      <text:p text:style-name="P1"><text:span text:style-name="T1">I gathered some cats and lizards to meet in front of (someones) plantation. If you got what it takes, then meet us there</text:span>.</text:p>
      <text:p text:style-name="P1"/>
      <text:p text:style-name="P2">Quest updated: more then just talk.</text:p>
      <text:p text:style-name="P1"/>
      <text:p text:style-name="P1">[a group of five argonians and kajiits spawn at a location before (someones) plantation.]</text:p>
      <text:p text:style-name="P3">Good to see you here. We are preparing the assault. Our goal is to kill the (plantation owner) and his family. Justice will be ours today. Are you ready?</text:p>
      <text:p text:style-name="P1"/>
      <text:p text:style-name="P1"><text:s/>[No]</text:p>
      <text:p text:style-name="P1"/>
      <text:p text:style-name="P3">We shall wait here untill you're ready.</text:p>
      <text:p text:style-name="P1"/>
      <text:p text:style-name="P1">[yes]</text:p>
      <text:p text:style-name="P1"><text:soft-page-break/></text:p>
      <text:p text:style-name="P3">Finally, let's go. Justice awaits.</text:p>
      <text:p text:style-name="P1"/>
      <text:p text:style-name="P1">[After the obective is complete]</text:p>
      <text:p text:style-name="P1"/>
      <text:p text:style-name="P3">I thank you, Musera, and all of Argonia thanks you. Please, take this as a token of my gratitute.</text:p>
      <text:p text:style-name="P1"/>
      <text:p text:style-name="P1">[Player recieves enchanted artifact #124214]</text:p>
      <text:p text:style-name="P1"/>
      <text:p text:style-name="P1">[Quest completed Random encounters spawn across the Ascadian Isles]</text:p>
      <text:p text:style-name="P1"/>
      <text:p text:style-name="P2">Random encounter #1 Freed slaves robbing travelers.</text:p>
      <text:p text:style-name="P2"/>
      <text:p text:style-name="P1">[Slaves are hostile, travellers friendly.]</text:p>
      <text:p text:style-name="P1"/>
      <text:p text:style-name="P1">[After killing slaves.]</text:p>
      <text:p text:style-name="P3"/>
      <text:p text:style-name="P1"><text:span text:style-name="T1">Much thanks sera. Be carefull, this place has been unsafe since the slave outbreak. Wealth beyond measure to you </text:span>(reward?)</text:p>
      <text:p text:style-name="P1"/>
      <text:p text:style-name="P1"/>
      <text:p text:style-name="P2">Random encounter #2 Freed slaves robbing player</text:p>
      <text:p text:style-name="P3"/>
      <text:p text:style-name="P3">Stop right there. We rightiously take back what has been taken from us. So what will it be, your gold or you life?</text:p>
      <text:p text:style-name="P3"/>
      <text:p text:style-name="P1">Give 200 gold</text:p>
      <text:p text:style-name="P1"/>
      <text:p text:style-name="P3">You did the right thing.</text:p>
      <text:p text:style-name="P3"/>
      <text:p text:style-name="P1">Refuse</text:p>
      <text:p text:style-name="P3"/>
      <text:p text:style-name="P3">So be it.</text:p>
      <text:p text:style-name="P1"/>
      <text:p text:style-name="P2">Random encounter #3, Freed slaves fighting the authorities.</text:p>
      <text:p text:style-name="P1"/>
      <text:p text:style-name="P1">[Authorities win]</text:p>
      <text:p text:style-name="P1"><text:soft-page-break/></text:p>
      <text:p text:style-name="P3">Normal guard Greeting</text:p>
      <text:p text:style-name="P1"/>
      <text:p text:style-name="P1">[Slaves win.]</text:p>
      <text:p text:style-name="P1"/>
      <text:p text:style-name="P5">Thank you sera, These mongles wish us get back in our cages. Never again.</text:p>
      <text:p text:style-name="P1"/>
      <text:p text:style-name="P2">Random encounter #4 Peaceful free slaves.</text:p>
      <text:p text:style-name="P1"/>
      <text:p text:style-name="P1">[Argonian]</text:p>
      <text:p text:style-name="P1"/>
      <text:p text:style-name="P3">Greetings, musera. Don't mind me, I am making my way to beautiful Argonia, to be one with the hist once again.</text:p>
      <text:p text:style-name="P1"/>
      <text:p text:style-name="P1">[Kajiit]</text:p>
      <text:p text:style-name="P1"/>
      <text:p text:style-name="P3">Sera. This one is following the moon to Elsweyr. Me feels happy as a fat ballied kitten.</text:p>
      <text:p text:style-name="P1"/>
      <text:p text:style-name="P4">OPTIONAL</text:p>
      <text:p text:style-name="P1"/>
      <text:p text:style-name="P6">[''Rumor'' on imperial citizens]</text:p>
      <text:p text:style-name="P1"/>
      <text:p text:style-name="P3">Someone has caused a slave revolt in the ascadian isles. I'm no fan of slavery, but the roads just aren;t safe anymore.</text:p>
      <text:p text:style-name="P3"/>
      <text:p text:style-name="P1">[''Rumor'' on Dunmer natives]</text:p>
      <text:p text:style-name="P1"/>
      <text:p text:style-name="P3">Some idiot has let loose the property of an ascadian farmer. Now the isles are swarming with escaped slaves. Be carefull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l" fo:country="N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nl" fo:country="N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Mangal" style:font-size-complex="2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1-19T19:32:24.22</meta:creation-date>
    <dc:date>2014-11-19T20:15:29.05</dc:date>
    <meta:editing-duration>PT7M12S</meta:editing-duration>
    <meta:editing-cycles>2</meta:editing-cycles>
    <meta:generator>OpenOffice/4.0.0$Win32 OpenOffice.org_project/400m3$Build-9702</meta:generator>
    <meta:document-statistic meta:table-count="0" meta:image-count="0" meta:object-count="0" meta:page-count="3" meta:paragraph-count="49" meta:word-count="464" meta:character-count="2684"/>
  </office:meta>
</office:document-meta>
</file>